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size-complex="12pt"/>
    </style:style>
    <style:style style:name="T8" style:parent-style-name="預設段落字型" style:family="text">
      <style:text-properties style:font-name="標楷體" style:font-name-asian="標楷體" style:font-size-complex="12pt"/>
    </style:style>
    <style:style style:name="T9" style:parent-style-name="預設段落字型" style:family="text">
      <style:text-properties style:font-name="標楷體" style:font-name-asian="標楷體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5" style:parent-style-name="清單段落" style:list-style-name="LFO1" style:family="paragraph">
      <style:paragraph-properties fo:line-height="0.2777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1" style:parent-style-name="清單段落" style:list-style-name="LFO1" style:family="paragraph">
      <style:paragraph-properties fo:line-height="0.2777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" style:parent-style-name="清單段落" style:family="paragraph">
      <style:paragraph-properties fo:line-height="0.2777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7" style:parent-style-name="清單段落" style:list-style-name="LFO1" style:family="paragraph">
      <style:paragraph-properties fo:line-height="0.2777in" fo:margin-left="0.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53" style:parent-style-name="內文" style:family="paragraph">
      <style:paragraph-properties fo:line-height="0.2777in" fo:margin-left="0.3888in" fo:text-indent="-0.3888in">
        <style:tab-stops/>
      </style:paragraph-properties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國</text:span><text:span text:style-name="T3">立羅東高工</text:span><text:span text:style-name="T4">寒</text:span><text:span text:style-name="T5">（暑）假讀好書心得寫</text:span><text:span text:style-name="T6">作</text:span><text:span text:style-name="T7">(電</text:span><text:span text:style-name="T8">子</text:span><text:span text:style-name="T9">檔</text:span><text:span text:style-name="T10">格式</text:span><text:span text:style-name="T11">)</text:span></text:p>
      <text:p text:style-name="內文"><text:span text:style-name="T12"><text:s text:c="3"/></text:span><text:span text:style-name="T13"><text:s/></text:span><text:span text:style-name="T14"><text:s text:c="2"/></text:span><text:span text:style-name="T15"><text:s text:c="3"/></text:span><text:span text:style-name="T16">科</text:span><text:span text:style-name="T17"><text:s text:c="6"/></text:span><text:span text:style-name="T18">年</text:span><text:span text:style-name="T19"><text:s text:c="6"/></text:span><text:span text:style-name="T20">班<text:s/></text:span><text:span text:style-name="T21"><text:s text:c="6"/></text:span><text:span text:style-name="T22">座號</text:span><text:span text:style-name="T23"><text:s text:c="6"/></text:span><text:span text:style-name="T24">姓</text:span><text:span text:style-name="T25">名</text:span><text:span text:style-name="T26"><text:s text:c="12"/></text:span></text:p>
      <text:p text:style-name="P27">標<text:s/><text:s/>題：</text:p>
      <text:p text:style-name="P28">書 <text:s/>名：</text:p>
      <text:p text:style-name="P29">出版社：</text:p>
      <text:p text:style-name="P30">版 <text:s/>次：</text:p>
      <text:p text:style-name="P31">作<text:s/><text:s/>者：</text:p>
      <text:p text:style-name="P32">出版日期：</text:p>
      <text:p text:style-name="P33">ISBN：</text:p>
      <text:p text:style-name="P34"/>
      <text:list text:style-name="LFO1" text:continue-numbering="true">
        <text:list-item>
          <text:p text:style-name="P35">圖書作者與內容簡介：關於所閱讀書籍的圖書作者與內容簡介，一百字以上，二百字以內。（行數不夠請同學按Enter鍵往下打字）</text:p>
        </text:list-item>
      </text:list>
      <text:p text:style-name="P36"/>
      <text:p text:style-name="P37"/>
      <text:p text:style-name="P38"/>
      <text:p text:style-name="P39"/>
      <text:p text:style-name="P40"/>
      <text:list text:style-name="LFO1" text:continue-numbering="true">
        <text:list-item>
          <text:p text:style-name="P41">內容摘錄：請摘錄書中有意義100以上300字以內，務須註明摘錄文字出處之頁碼。（行數不夠請同學按Enter鍵往下打字）</text:p>
        </text:list-item>
      </text:list>
      <text:p text:style-name="P42"/>
      <text:p text:style-name="P43"/>
      <text:p text:style-name="P44"/>
      <text:p text:style-name="P45"/>
      <text:p text:style-name="P46"/>
      <text:list text:style-name="LFO1" text:continue-numbering="true">
        <text:list-item>
          <text:p text:style-name="P47">我的觀點：此部份即為分享文章之主要內容，須至少一千字。（行數不夠請同學按Enter鍵往下打字）</text:p>
        </text:list-item>
      </text:list>
      <text:p text:style-name="P48"/>
      <text:p text:style-name="P49"/>
      <text:p text:style-name="P50"/>
      <text:p text:style-name="P51"/>
      <text:p text:style-name="P52"/>
      <text:p text:style-name="P53"><text:span text:style-name="T54">四</text:span><text:span text:style-name="T55">、討論議題：請針對書籍內容至少</text:span><text:span text:style-name="T56">提</text:span><text:span text:style-name="T57">出一個相關的討論議題。</text:span><text:span text:style-name="T58">（行</text:span><text:span text:style-name="T59">數不夠請同</text:span><text:span text:style-name="T60">學按E</text:span><text:span text:style-name="T61">nter</text:span><text:span text:style-name="T62">鍵</text:span><text:span text:style-name="T63">往下打字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513in" fo:margin-left="0.6298in" fo:margin-bottom="0.5513in" fo:margin-right="0.629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文聖</dc:creator>
    <meta:creation-date>2025-04-25T04:45:00Z</meta:creation-date>
    <dc:date>2025-04-25T04:45:00Z</dc:date>
    <meta:print-date>2021-06-04T06:2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2" meta:character-count="354" meta:row-count="2" meta:non-whitespace-character-count="303"/>
  </office:meta>
</office:document-meta>
</file>