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DFKaiShu-SB-Estd-BF" svg:font-family="DFKaiShu-SB-Estd-BF" style:font-family-generic="system" svg:panose-1="0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-0.0013in" text:min-label-width="0.25in" text:list-level-position-and-space-mode="label-alignment">
          <style:list-level-label-alignment text:label-followed-by="listtab" fo:margin-left="0.2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." style:num-format="1">
        <style:list-level-properties text:space-before="0.5305in" text:min-label-width="0.25in" text:list-level-position-and-space-mode="label-alignment">
          <style:list-level-label-alignment text:label-followed-by="listtab" fo:margin-left="0.7805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3LVL4" style:num-suffix="、" style:num-format="一, 十, 一百(繁), ...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61in" text:list-level-position-and-space-mode="label-alignment">
          <style:list-level-label-alignment text:label-followed-by="listtab" fo:margin-left="0.3361in" fo:text-indent="-0.3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list-style-name="LFO1" style:family="paragraph">
      <style:paragraph-properties fo:line-height="0.2777in"/>
      <style:text-properties style:font-name="標楷體" style:font-name-asian="標楷體"/>
    </style:style>
    <style:style style:name="P3" style:parent-style-name="內文" style:list-style-name="LFO1" style:family="paragraph">
      <style:paragraph-properties fo:line-height="0.2777in"/>
      <style:text-properties style:font-name="標楷體" style:font-name-asian="標楷體"/>
    </style:style>
    <style:style style:name="P4" style:parent-style-name="內文" style:list-style-name="LFO1" style:family="paragraph">
      <style:paragraph-properties fo:line-height="0.2777in"/>
      <style:text-properties style:font-name="標楷體" style:font-name-asian="標楷體"/>
    </style:style>
    <style:style style:name="P5" style:parent-style-name="內文" style:family="paragraph">
      <style:paragraph-properties fo:line-height="0.2777in" fo:margin-left="0.2486in">
        <style:tab-stops/>
      </style:paragraph-properties>
    </style:style>
    <style:style style:name="P6" style:parent-style-name="內文" style:list-style-name="LFO4" style:family="paragraph">
      <style:paragraph-properties style:snap-to-layout-grid="false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4" style:family="paragraph">
      <style:paragraph-properties style:snap-to-layout-grid="false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4" style:family="paragraph">
      <style:paragraph-properties style:snap-to-layout-grid="false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4" style:family="paragraph">
      <style:paragraph-properties style:snap-to-layout-grid="false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list-style-name="LFO4" style:family="paragraph">
      <style:paragraph-properties style:snap-to-layout-grid="false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list-style-name="LFO4" style:family="paragraph">
      <style:paragraph-properties style:snap-to-layout-grid="false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4" style:family="paragraph">
      <style:paragraph-properties style:snap-to-layout-grid="false" fo:margin-left="0.3347in" fo:text-indent="-0.3347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 fo:font-weight="bold" style:font-weight-asian="bold"/>
    </style:style>
    <style:style style:name="P21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 fo:font-weight="bold" style:font-weight-asian="bold"/>
    </style:style>
    <style:style style:name="P22" style:parent-style-name="內文" style:list-style-name="LFO2" style:family="paragraph">
      <style:paragraph-properties fo:line-height="0.2222in" fo:margin-left="0.6854in" fo:text-indent="-0.3347in">
        <style:tab-stops/>
      </style:paragraph-properties>
      <style:text-properties style:font-name="標楷體" style:font-name-asian="標楷體" fo:color="#000000"/>
    </style:style>
    <style:style style:name="P23" style:parent-style-name="內文" style:list-style-name="LFO2" style:family="paragraph">
      <style:paragraph-properties fo:line-height="0.2222in" fo:margin-left="0.6854in" fo:text-indent="-0.3347in">
        <style:tab-stops/>
      </style:paragraph-properties>
      <style:text-properties style:font-name="標楷體" style:font-name-asian="標楷體" fo:color="#000000"/>
    </style:style>
    <style:style style:name="P24" style:parent-style-name="內文" style:list-style-name="LFO2" style:family="paragraph">
      <style:paragraph-properties fo:line-height="0.2222in" fo:margin-left="0.6854in" fo:text-indent="-0.3347in">
        <style:tab-stops/>
      </style:paragraph-properties>
      <style:text-properties style:font-name="標楷體" style:font-name-asian="標楷體" fo:color="#000000"/>
    </style:style>
    <style:style style:name="P25" style:parent-style-name="內文" style:family="paragraph">
      <style:paragraph-properties fo:line-height="0.2777in" fo:margin-left="0.2486in">
        <style:tab-stops/>
      </style:paragraph-properties>
      <style:text-properties style:font-name="標楷體" style:font-name-asian="標楷體" fo:font-weight="bold" style:font-weight-asian="bold"/>
    </style:style>
    <style:style style:name="P26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  <style:text-properties style:font-name="標楷體" style:font-name-asian="標楷體"/>
    </style:style>
    <style:style style:name="P27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  <style:text-properties style:font-name="標楷體" style:font-name-asian="標楷體"/>
    </style:style>
    <style:style style:name="P28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  <style:text-properties style:font-name="標楷體" style:font-name-asian="標楷體"/>
    </style:style>
    <style:style style:name="P29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  <style:text-properties style:font-name="標楷體" style:font-name-asian="標楷體"/>
    </style:style>
    <style:style style:name="P30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  <style:text-properties style:font-name="標楷體" style:font-name-asian="標楷體"/>
    </style:style>
    <style:style style:name="P31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  <style:text-properties style:font-name="標楷體" style:font-name-asian="標楷體"/>
    </style:style>
    <style:style style:name="P32" style:parent-style-name="內文Web" style:list-style-name="LFO3" style:family="paragraph">
      <style:paragraph-properties fo:margin-top="0in" fo:margin-bottom="0in" fo:line-height="0.2222in" fo:margin-left="0.6576in" fo:text-indent="-0.3388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3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Web" style:family="paragraph">
      <style:paragraph-properties fo:break-before="page" fo:margin-top="0in" fo:margin-bottom="0in" fo:line-height="0.2777in" fo:margin-left="0.6576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-asian="標楷體" fo:color="#000000" fo:font-size="10pt" style:font-size-asian="10pt"/>
    </style:style>
    <style:style style:name="P53" style:parent-style-name="內文" style:family="paragraph">
      <style:paragraph-properties fo:text-align="center">
        <style:tab-stops>
          <style:tab-stop style:type="left" style:position="0.625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54" style:parent-style-name="內文" style:family="paragraph">
      <style:paragraph-properties fo:text-align="center">
        <style:tab-stops>
          <style:tab-stop style:type="left" style:position="0.625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text-align="center"/>
    </style:style>
    <style:style style:name="P63" style:parent-style-name="內文" style:family="paragraph">
      <style:paragraph-properties fo:text-align="center"/>
    </style:style>
    <style:style style:name="P64" style:parent-style-name="內文" style:family="paragraph">
      <style:paragraph-properties fo:text-align="center"/>
    </style:style>
    <style:style style:name="P65" style:parent-style-name="內文" style:family="paragraph">
      <style:paragraph-properties fo:text-align="center"/>
    </style:style>
    <style:style style:name="P66" style:parent-style-name="內文" style:family="paragraph">
      <style:paragraph-properties fo:text-align="center"/>
    </style:style>
    <style:style style:name="P67" style:parent-style-name="內文" style:family="paragraph">
      <style:paragraph-properties fo:text-align="center"/>
    </style:style>
    <style:style style:name="P68" style:parent-style-name="內文" style:family="paragraph">
      <style:paragraph-properties fo:text-align="center"/>
    </style:style>
    <style:style style:name="P69" style:parent-style-name="內文" style:family="paragraph">
      <style:paragraph-properties fo:text-align="center"/>
    </style:style>
    <style:style style:name="P70" style:parent-style-name="內文" style:family="paragraph">
      <style:paragraph-properties fo:text-align="center"/>
    </style:style>
    <style:style style:name="P71" style:parent-style-name="內文" style:family="paragraph">
      <style:paragraph-properties fo:text-align="center"/>
    </style:style>
    <style:style style:name="P72" style:parent-style-name="內文" style:family="paragraph">
      <style:paragraph-properties fo:text-align="justify" fo:line-height="0.3333in"/>
    </style:style>
    <style:style style:name="T73" style:parent-style-name="預設段落字型" style:family="text">
      <style:text-properties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-asian="標楷體"/>
    </style:style>
    <style:style style:name="P87" style:parent-style-name="內文" style:family="paragraph">
      <style:paragraph-properties fo:text-align="justify" fo:line-height="0.3472in"/>
    </style:style>
    <style:style style:name="T88" style:parent-style-name="預設段落字型" style:family="text">
      <style:text-properties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paragraph-properties fo:text-align="justify" fo:line-height="0.3472in"/>
    </style:style>
    <style:style style:name="T94" style:parent-style-name="預設段落字型" style:family="text">
      <style:text-properties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text-align="justify" fo:line-height="0.3472in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text-align="justify" fo:line-height="0.3472in"/>
    </style:style>
    <style:style style:name="T112" style:parent-style-name="預設段落字型" style:family="text">
      <style:text-properties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family="paragraph">
      <style:paragraph-properties fo:text-align="justify" fo:line-height="0.3472in"/>
    </style:style>
    <style:style style:name="T121" style:parent-style-name="預設段落字型" style:family="text">
      <style:text-properties style:font-name-asian="標楷體" fo:font-size="16pt" style:font-size-asian="16pt" style:font-size-complex="16pt"/>
    </style:style>
    <style:style style:name="T122" style:parent-style-name="預設段落字型" style:family="text">
      <style:text-properties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text-align="justify" fo:line-height="0.3472in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學生實習心得報告格式說明</text:p>
      <text:list text:style-name="LFO1" text:continue-numbering="true">
        <text:list-item>
          <text:p text:style-name="P2">實習心得報告封面，請以A4大小排版並統一於左側裝訂。</text:p>
        </text:list-item>
        <text:list-item>
          <text:p text:style-name="P3">心得字數：五百字以上。</text:p>
        </text:list-item>
        <text:list-item>
          <text:p text:style-name="P4">實習心得報告撰寫內容，參考如下。</text:p>
        </text:list-item>
      </text:list>
      <text:p text:style-name="P5"><draw:frame draw:z-index="251657728" draw:id="id0" draw:style-name="a0" draw:name="Text Box 2" text:anchor-type="paragraph" svg:x="0.2875in" svg:y="0.12222in" svg:width="5.78125in" svg:height="1.93403in" style:rel-width="scale" style:rel-height="scale"><draw:text-box><text:list text:style-name="LFO4" text:continue-numbering="true"><text:list-item><text:p text:style-name="P6">實習名稱<text:s/>(課程名稱):</text:p></text:list-item><text:list-item><text:p text:style-name="P7">單元名稱:</text:p></text:list-item><text:list-item><text:p text:style-name="P8">實習(使用)設備與材料:</text:p></text:list-item><text:list-item><text:p text:style-name="P9">實習(驗)流程或步驟:</text:p></text:list-item><text:list-item><text:p text:style-name="P10">結果與討論:</text:p></text:list-item><text:list-item><text:p text:style-name="P11">心得與建議:</text:p></text:list-item><text:list-item><text:p text:style-name="P12"><text:a office:title="參考文獻" xlink:href="http://tw.knowledge.yahoo.com/question/question?qid=1106072207090#" office:target-frame-name="_top" xlink:show="replace">參考文獻</text:a><text:span text:style-name="T13">:</text:span></text:p></text:list-item></text:list><text:p text:style-name="內文"/></draw:text-box><svg:title/><svg:desc/></draw:frame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版面格式建議<text:s/></text:p>
      <text:list text:style-name="LFO2" text:continue-numbering="true">
        <text:list-item>
          <text:p text:style-name="P22">請用word<text:s/>2007以上版本編排，並用A4白紙大小21.0cmｘ29.7cm撰寫。</text:p>
        </text:list-item>
        <text:list-item>
          <text:p text:style-name="P23">文章請用單行間距、縱向橫式書寫，左右邊對齊，並註明頁碼(置中)。</text:p>
        </text:list-item>
        <text:list-item>
          <text:p text:style-name="P24">版面設定為上、下、右邊界各為2cm，左邊界各為3cm。</text:p>
        </text:list-item>
      </text:list>
      <text:p text:style-name="P25">報告正文部分</text:p>
      <text:list text:style-name="LFO3" text:continue-numbering="true">
        <text:list-item>
          <text:list>
            <text:list-item>
              <text:list>
                <text:list-item>
                  <text:p text:style-name="P26">報告內容以中文或英文型式均可。其基本的格式為：A4<text:s/>紙張(21.0cmｘ29.7cm撰寫)，邊界上下及右邊界各留2cm，左邊界留3cm，內文字體為標楷體12<text:s/>字型(英文稿為Times New Roman<text:s/>12字型)，內文行距為單行間距，各段落間空一行。</text:p>
                </text:list-item>
                <text:list-item>
                  <text:p text:style-name="P27">字體之規定如下：中文一律用標楷體，英文用Times New Roman。各章標題用20字型，各節標題用14字型，其餘本文內容文字為12字型，若有圖表說明亦為12字型。</text:p>
                </text:list-item>
                <text:list-item>
                  <text:p text:style-name="P28">標題：大小標題以壹、一、（一）、1.、(1)為序。</text:p>
                </text:list-item>
                <text:list-item>
                  <text:p text:style-name="P29">所有圖表(含照片)均請附說明，並加表1、表2<text:s/>或圖1、圖2<text:s/>之序號，表序說明置於表格上方，圖序說明置於圖下方，圖表與前後內容間格為一行。</text:p>
                </text:list-item>
                <text:list-item>
                  <text:p text:style-name="P30">照片檔請一張A4最多貼6張照片，並於照片檔詳加說明</text:p>
                </text:list-item>
                <text:list-item>
                  <text:p text:style-name="P31">頁碼編寫：目錄用羅馬字I<text:s/>標在每頁下方中央；報告內容至附錄部分請以阿拉伯數字1.2.3.……順序標在每頁下方中央。</text:p>
                </text:list-item>
                <text:list-item>
                  <text:p text:style-name="P32"><text:a office:title="參考文獻" xlink:href="http://tw.knowledge.yahoo.com/question/question?qid=1106072207090#" office:target-frame-name="_top" xlink:show="replace"><text:span text:style-name="T33">參考文獻</text:span></text:a><text:span text:style-name="T34">:</text:span><text:span text:style-name="T35">參考文獻請依作者姓氏排序：中、日文依筆劃多寡排列；西文依字母順序排列；若中、日、西文並列時，則先中、日文後西文。至於參考文獻之寫法，若為</text:span><text:span text:style-name="T36"><text:line-break/></text:span><text:span text:style-name="T37">Ａ．</text:span><text:a office:title="期刊論文" xlink:href="http://tw.knowledge.yahoo.com/question/question?qid=1106072207090#" office:target-frame-name="_top" xlink:show="replace"><text:span text:style-name="T38">期刊論文</text:span></text:a><text:span text:style-name="T39">，可依下列次序書寫：</text:span><text:span text:style-name="T40"><text:line-break/></text:span><text:span text:style-name="T41">　　作者　出版年　論文篇名　期刊名稱　卷期　頁數。</text:span><text:span text:style-name="T42"><text:line-break/></text:span><text:span text:style-name="T43">Ｂ．圖書單行本時，可依下列次序書寫：</text:span><text:span text:style-name="T44"><text:line-break/></text:span><text:span text:style-name="T45">　　作者　書名　版次　出版地　出版社　頁數　出版年。</text:span><text:span text:style-name="T46"><text:line-break/></text:span></text:p>
                </text:list-item>
              </text:list>
            </text:list-item>
          </text:list>
        </text:list-item>
      </text:list>
      <text:p text:style-name="P47"/>
      <text:soft-page-break/>
      <text:p text:style-name="P48">國立羅東高級工業職業學校</text:p>
      <text:p text:style-name="P49">（標楷；字型24;置中；單行間距）</text:p>
      <text:p text:style-name="P50"/>
      <text:p text:style-name="P51"><text:span text:style-name="T52"><draw:frame draw:style-name="a1" draw:name="圖片 1" text:anchor-type="as-char" svg:x="0in" svg:y="0in" svg:width="1.05208in" svg:height="1.05208in" style:rel-width="scale" style:rel-height="scale"><draw:image xlink:href="media/image1.jpeg" xlink:type="simple" xlink:show="embed" xlink:actuate="onLoad"/><svg:title/><svg:desc>校mark</svg:desc></draw:frame></text:span></text:p>
      <text:p text:style-name="P53"/>
      <text:p text:style-name="P54">學生實習心得報告</text:p>
      <text:p text:style-name="P55"><text:span text:style-name="T56">（</text:span><text:span text:style-name="T57">標楷；字型</text:span><text:span text:style-name="T58">26</text:span><text:span text:style-name="T59">;置中</text:span><text:span text:style-name="T60">；單行間距</text:span><text:span text:style-name="T61">）</text:span>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><text:span text:style-name="T73">學期：</text:span><text:span text:style-name="T74">ooo</text:span><text:span text:style-name="T75">學年度第</text:span><text:span text:style-name="T76">o</text:span><text:span text:style-name="T77">學期</text:span><text:span text:style-name="T78">（</text:span><text:span text:style-name="T79">標楷；字型</text:span><text:span text:style-name="T80">1</text:span><text:span text:style-name="T81">6</text:span><text:span text:style-name="T82">;置</text:span><text:span text:style-name="T83">左；固定行高2</text:span><text:span text:style-name="T84">4</text:span><text:span text:style-name="T85">pt</text:span><text:span text:style-name="T86">）</text:span></text:p>
      <text:p text:style-name="P87"><text:span text:style-name="T88">科別</text:span><text:span text:style-name="T89">：</text:span><text:span text:style-name="T90">oo</text:span><text:span text:style-name="T91">科</text:span><text:span text:style-name="T92">（標楷；字型16;置左；固定行高24pt）</text:span></text:p>
      <text:p text:style-name="P93"><text:span text:style-name="T94">班級：</text:span><text:span text:style-name="T95">ooo</text:span><text:span text:style-name="T96">（標楷；字型1</text:span><text:span text:style-name="T97">6</text:span><text:span text:style-name="T98">;置左；固定行高2</text:span><text:span text:style-name="T99">4</text:span><text:span text:style-name="T100">pt）</text:span></text:p>
      <text:p text:style-name="P101"><text:span text:style-name="T102">學號：</text:span><text:span text:style-name="T103">ooooo</text:span><text:span text:style-name="T104">o</text:span><text:span text:style-name="T105"><text:s/></text:span><text:span text:style-name="T106">（標楷；字型1</text:span><text:span text:style-name="T107">6</text:span><text:span text:style-name="T108">;置左；固定行高2</text:span><text:span text:style-name="T109">4</text:span><text:span text:style-name="T110">pt）</text:span></text:p>
      <text:p text:style-name="P111"><text:span text:style-name="T112">姓名：</text:span><text:span text:style-name="T113">ooo</text:span><text:span text:style-name="T114"><text:s/></text:span><text:span text:style-name="T115">（標楷；字型1</text:span><text:span text:style-name="T116">6</text:span><text:span text:style-name="T117">;置左；固定行高2</text:span><text:span text:style-name="T118">4</text:span><text:span text:style-name="T119">pt）</text:span></text:p>
      <text:p text:style-name="P120"><text:span text:style-name="T121">課程名稱：</text:span><text:span text:style-name="T122">ooo</text:span><text:span text:style-name="T123"><text:s/></text:span><text:span text:style-name="T124">（標楷；字型1</text:span><text:span text:style-name="T125">6</text:span><text:span text:style-name="T126">;置左；固定行高2</text:span><text:span text:style-name="T127">4</text:span><text:span text:style-name="T128">pt）</text:span></text:p>
      <text:p text:style-name="P129"><text:span text:style-name="T130">授課</text:span><text:span text:style-name="T131">老師</text:span><text:span text:style-name="T132">：</text:span><text:span text:style-name="T133">ooo</text:span><text:span text:style-name="T134"><text:s/></text:span><text:span text:style-name="T135">（標楷；字型1</text:span><text:span text:style-name="T136">6</text:span><text:span text:style-name="T137">;置左；固定行高2</text:span><text:span text:style-name="T138">4</text:span><text:span text:style-name="T139">pt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DFKaiShu-SB-Estd-BF" svg:font-family="DFKaiShu-SB-Estd-BF" style:font-family-generic="system" svg:panose-1="0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3LVL4" style:family="text">
      <style:text-properties style:font-name-complex="DFKaiShu-SB-Estd-BF"/>
    </style:style>
    <style:style style:name="WW_CharLFO5LVL1" style:family="text">
      <style:text-properties fo:font-weight="normal" style:font-weight-asian="normal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-0.0013in" text:min-label-width="0.25in" text:list-level-position-and-space-mode="label-alignment">
          <style:list-level-label-alignment text:label-followed-by="listtab" fo:margin-left="0.2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." style:num-format="1">
        <style:list-level-properties text:space-before="0.5305in" text:min-label-width="0.25in" text:list-level-position-and-space-mode="label-alignment">
          <style:list-level-label-alignment text:label-followed-by="listtab" fo:margin-left="0.7805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3LVL4" style:num-suffix="、" style:num-format="一, 十, 一百(繁), ...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61in" text:list-level-position-and-space-mode="label-alignment">
          <style:list-level-label-alignment text:label-followed-by="listtab" fo:margin-left="0.3361in" fo:text-indent="-0.3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實習心得報告格式規定</dc:title>
    <dc:subject/>
    <meta:initial-creator>Test User</meta:initial-creator>
    <dc:creator>文聖</dc:creator>
    <meta:creation-date>2025-06-13T08:48:00Z</meta:creation-date>
    <dc:date>2025-06-13T08:48:00Z</dc:date>
    <meta:print-date>2018-01-03T01:3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4" meta:character-count="1235" meta:row-count="8" meta:non-whitespace-character-count="1053"/>
  </office:meta>
</office:document-meta>
</file>