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ableColumn4" style:family="table-column">
      <style:table-column-properties style:column-width="1.0652in"/>
    </style:style>
    <style:style style:name="TableColumn5" style:family="table-column">
      <style:table-column-properties style:column-width="1.0652in"/>
    </style:style>
    <style:style style:name="TableColumn6" style:family="table-column">
      <style:table-column-properties style:column-width="1.0659in"/>
    </style:style>
    <style:style style:name="TableColumn7" style:family="table-column">
      <style:table-column-properties style:column-width="1.5395in"/>
    </style:style>
    <style:style style:name="TableColumn8" style:family="table-column">
      <style:table-column-properties style:column-width="1.6583in"/>
    </style:style>
    <style:style style:name="Table3" style:family="table">
      <style:table-properties style:width="6.3944in" fo:margin-left="0in" table:align="center"/>
    </style:style>
    <style:style style:name="TableRow9" style:family="table-row">
      <style:table-row-properties style:min-row-height="0.7416in"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P11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P20" style:parent-style-name="內文" style:family="paragraph">
      <style:text-properties style:font-name="標楷體" style:font-name-asian="標楷體" style:font-size-complex="12pt"/>
    </style:style>
    <style:style style:name="T21" style:parent-style-name="預設段落字型" style:family="text">
      <style:text-properties style:font-name="標楷體" style:font-name-asian="標楷體" style:font-size-complex="12pt"/>
    </style:style>
    <style:style style:name="T2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23" style:parent-style-name="內文" style:family="paragraph">
      <style:text-properties style:font-name="標楷體" style:font-name-asian="標楷體" style:font-size-complex="12pt"/>
    </style:style>
    <style:style style:name="TableRow24" style:family="table-row">
      <style:table-row-properties style:min-row-height="0.7097in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P33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ableRow34" style:family="table-row">
      <style:table-row-properties style:min-row-height="0.7416in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P39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ableRow40" style:family="table-row">
      <style:table-row-properties style:min-row-height="0.7416in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P45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P46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P47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P48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P49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P50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P51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P52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P53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ableColumn55" style:family="table-column">
      <style:table-column-properties style:column-width="1.068in"/>
    </style:style>
    <style:style style:name="TableColumn56" style:family="table-column">
      <style:table-column-properties style:column-width="1.068in"/>
    </style:style>
    <style:style style:name="TableColumn57" style:family="table-column">
      <style:table-column-properties style:column-width="1.177in"/>
    </style:style>
    <style:style style:name="TableColumn58" style:family="table-column">
      <style:table-column-properties style:column-width="0.9611in"/>
    </style:style>
    <style:style style:name="TableColumn59" style:family="table-column">
      <style:table-column-properties style:column-width="1.0687in"/>
    </style:style>
    <style:style style:name="TableColumn60" style:family="table-column">
      <style:table-column-properties style:column-width="1.0694in"/>
    </style:style>
    <style:style style:name="Table54" style:family="table">
      <style:table-properties style:width="6.4125in" fo:margin-left="0in" table:align="center"/>
    </style:style>
    <style:style style:name="TableRow61" style:family="table-row">
      <style:table-row-properties style:min-row-height="0.3972in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P66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P67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P68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P69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P70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ableRow71" style:family="table-row">
      <style:table-row-properties style:min-row-height="0.4548in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P76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P77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P78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ableRow79" style:family="table-row">
      <style:table-row-properties style:min-row-height="0.4152in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P84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P89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ableRow90" style:family="table-row">
      <style:table-row-properties style:min-row-height="0.3972in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P101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ableRow104" style:family="table-row">
      <style:table-row-properties style:min-row-height="0.868in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P107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P110" style:parent-style-name="內文" style:family="paragraph">
      <style:text-properties style:font-name="標楷體" style:font-name-asian="標楷體" fo:font-weight="bold" style:font-weight-asian="bold" style:font-size-complex="12pt"/>
    </style:style>
  </office:automatic-styles>
  <office:body>
    <office:text text:use-soft-page-breaks="true">
      <text:p text:style-name="P1">國立羅東高級工業職業學校學生志工服務申請表</text:p>
      <text:p text:style-name="P2">一、志工基本資料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<text:s text:c="10"/>班級</text:p>
          </table:table-cell>
          <table:table-cell table:style-name="TableCell12">
            <text:p text:style-name="P13"/>
          </table:table-cell>
          <table:table-cell table:style-name="TableCell14">
            <text:p text:style-name="P15"><text:s text:c="9"/>學號</text:p>
          </table:table-cell>
          <table:table-cell table:style-name="TableCell16">
            <text:p text:style-name="P17"/>
          </table:table-cell>
          <table:table-cell table:style-name="TableCell18" table:number-rows-spanned="3">
            <text:p text:style-name="P19">□首次申請者</text:p>
            <text:p text:style-name="P20">請黏貼與學生證相關之1吋相片2張(一張浮貼，志工服務登記證用)</text:p>
            <text:p text:style-name="內文"><text:span text:style-name="T21">□</text:span><text:span text:style-name="T22">續申請者</text:span></text:p>
            <text:p text:style-name="P23"><text:s text:c="5"/>免貼相片</text:p>
          </table:table-cell>
        </table:table-row>
        <table:table-row table:style-name="TableRow24">
          <table:table-cell table:style-name="TableCell25">
            <text:p text:style-name="P26"><text:s text:c="9"/>姓名</text:p>
          </table:table-cell>
          <table:table-cell table:style-name="TableCell27">
            <text:p text:style-name="P28"/>
          </table:table-cell>
          <table:table-cell table:style-name="TableCell29">
            <text:p text:style-name="P30"><text:s text:c="9"/>申請日期</text:p>
          </table:table-cell>
          <table:table-cell table:style-name="TableCell31">
            <text:p text:style-name="P32"><text:s text:c="18"/>年 <text:s text:c="2"/>月 <text:s text:c="3"/>日</text:p>
          </table:table-cell>
          <table:covered-table-cell>
            <text:p text:style-name="P33"/>
          </table:covered-table-cell>
        </table:table-row>
        <table:table-row table:style-name="TableRow34">
          <table:table-cell table:style-name="TableCell35">
            <text:p text:style-name="P36"><text:s text:c="13"/>專長</text:p>
          </table:table-cell>
          <table:table-cell table:style-name="TableCell37" table:number-columns-spanned="3">
            <text:p text:style-name="P38"/>
          </table:table-cell>
          <table:covered-table-cell/>
          <table:covered-table-cell/>
          <table:covered-table-cell>
            <text:p text:style-name="P39"/>
          </table:covered-table-cell>
        </table:table-row>
        <table:table-row table:style-name="TableRow40">
          <table:table-cell table:style-name="TableCell41">
            <text:p text:style-name="P42">志工經歷</text:p>
          </table:table-cell>
          <table:table-cell table:style-name="TableCell43" table:number-columns-spanned="4">
            <text:p text:style-name="P44">校內志工:</text:p>
            <text:p text:style-name="P45">□教務志工 <text:s text:c="4"/>□特教志工 <text:s text:c="5"/>□環保志工 <text:s text:c="5"/>□保健志工</text:p>
            <text:p text:style-name="P46">□體育志工 <text:s text:c="4"/>□生輔志工 <text:s text:c="5"/>□交服志工 <text:s text:c="5"/>□社會服務志工</text:p>
            <text:p text:style-name="P47">□專技志工 <text:s text:c="4"/>□圖書志工 <text:s text:c="5"/>□輔導志工 <text:s text:c="5"/>□庶務志工</text:p>
            <text:p text:style-name="P48">校外志工: (請詳列服務單位及活動名稱)</text:p>
            <text:p text:style-name="P49"/>
            <text:p text:style-name="P50"/>
            <text:p text:style-name="P51"/>
            <text:p text:style-name="P52"/>
          </table:table-cell>
          <table:covered-table-cell/>
          <table:covered-table-cell/>
          <table:covered-table-cell/>
        </table:table-row>
      </table:table>
      <text:p text:style-name="P53">二、志工服務申請資料</text:p>
      <table:table table:style-name="Table54">
        <table:table-columns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</table:table-columns>
        <table:table-row table:style-name="TableRow61">
          <table:table-cell table:style-name="TableCell62">
            <text:p text:style-name="P63">招募單位</text:p>
          </table:table-cell>
          <table:table-cell table:style-name="TableCell64" table:number-columns-spanned="5">
            <text:p text:style-name="P65">□教務處(教務志工、特教志工)<text:s/></text:p>
            <text:p text:style-name="P66">□實習處(專技志工)</text:p>
            <text:p text:style-name="P67">□總務處(庶務志工) <text:s/></text:p>
            <text:p text:style-name="P68">□圖書館(圖書志工) <text:s/></text:p>
            <text:p text:style-name="P69">□輔導室(輔導志工)</text:p>
            <text:p text:style-name="P70">□學務處:衛生組(環保志工) 、健康中心(保健志工) 、體育組(體育志工) 、生輔組(生輔志工)、教官室(交服志工)、訓育組(社會服務志工)</text:p>
          </table:table-cell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>
            <text:p text:style-name="P73">志工類別</text:p>
          </table:table-cell>
          <table:table-cell table:style-name="TableCell74" table:number-columns-spanned="5">
            <text:p text:style-name="P75">□教務志工 <text:s text:c="4"/>□特教志工 <text:s text:c="5"/>□環保志工 <text:s text:c="5"/>□保健志工</text:p>
            <text:p text:style-name="P76">□體育志工 <text:s text:c="4"/>□生輔志工 <text:s text:c="5"/>□交服志工 <text:s text:c="5"/>□社會服務志工</text:p>
            <text:p text:style-name="P77">□專技志工 <text:s text:c="4"/>□圖書志工 <text:s text:c="5"/>□輔導志工 <text:s text:c="5"/>□庶務志工</text:p>
            <text:p text:style-name="P78"/>
          </table:table-cell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>
            <text:p text:style-name="P81">服務時間</text:p>
          </table:table-cell>
          <table:table-cell table:style-name="TableCell82" table:number-columns-spanned="2">
            <text:p text:style-name="P83"/>
            <text:p text:style-name="P84">___學年度 <text:s/>第__學期</text:p>
          </table:table-cell>
          <table:covered-table-cell/>
          <table:table-cell table:style-name="TableCell85">
            <text:p text:style-name="P86">服務時段</text:p>
          </table:table-cell>
          <table:table-cell table:style-name="TableCell87" table:number-columns-spanned="2">
            <text:p text:style-name="P88">□早自習 □午休□放學後</text:p>
            <text:p text:style-name="P89">□其他_________________</text:p>
          </table:table-cell>
          <table:covered-table-cell/>
        </table:table-row>
        <table:table-row table:style-name="TableRow90">
          <table:table-cell table:style-name="TableCell91">
            <text:p text:style-name="P92">導師簽章</text:p>
          </table:table-cell>
          <table:table-cell table:style-name="TableCell93">
            <text:p text:style-name="P94"/>
          </table:table-cell>
          <table:table-cell table:style-name="TableCell95">
            <text:p text:style-name="P96">組長(承辦人)簽章</text:p>
          </table:table-cell>
          <table:table-cell table:style-name="TableCell97">
            <text:p text:style-name="P98"/>
          </table:table-cell>
          <table:table-cell table:style-name="TableCell99">
            <text:p text:style-name="P100">單位主管</text:p>
            <text:p text:style-name="P101">核定</text:p>
          </table:table-cell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>
            <text:p text:style-name="P106">服務單位</text:p>
            <text:p text:style-name="P107">意見欄</text:p>
          </table:table-cell>
          <table:table-cell table:style-name="TableCell108" table:number-columns-spanned="5">
            <text:p text:style-name="P109">服務表現: <text:s/>□優良 <text:s/>□尚可 <text:s/>□不佳</text:p>
            <text:p text:style-name="P110">其他意見:</text:p>
          </table:table-cell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479in" fo:margin-bottom="0.3937in" fo:margin-right="1.247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wei</meta:initial-creator>
    <dc:creator>chaows</dc:creator>
    <meta:creation-date>2025-06-02T08:35:00Z</meta:creation-date>
    <dc:date>2025-06-02T08:35:00Z</dc:date>
    <meta:template xlink:href="Normal" xlink:type="simple"/>
    <meta:editing-cycles>2</meta:editing-cycles>
    <meta:editing-duration>PT0S</meta:editing-duration>
    <meta:document-statistic meta:page-count="1" meta:paragraph-count="1" meta:word-count="111" meta:character-count="744" meta:row-count="5" meta:non-whitespace-character-count="634"/>
  </office:meta>
</office:document-meta>
</file>